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tresemannplaats 319 3068JL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8-08-2026</text:span> een aanvraag voor een omgevingsvergunning, met kenmerk <text:span text:style-name="nadrukvet">Z2026-011315</text:span>/<text:span text:style-name="nadrukvet">2026081800476</text:span>, heeft ontvangen voor de Kappen. <text:span text:style-name="nadrukcur">(Grondslag: Omgevingswet, artikel 5.1)</text:span></text:p>
            <text:p text:style-name="common-al">De aanvraag betreft het kappen van 13 bomen in de omgeving van de Romeynshof op de locatie Stresemannplaats 319 3068JL in het gebied Prins Alexander 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102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315</meta:user-defined>
    <meta:user-defined meta:name="DCTERMS.abstract">Romeynshof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tresemannplaats 319 3068JL Rot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25</meta:user-defined>
    <meta:user-defined meta:name="OVERHEIDop.GmbID/DC.identifier">gmb-2026-401025</meta:user-defined>
    <meta:user-defined meta:name="OVERHEIDop.versieInformatie"/>
  </office:meta>
</office:document-meta>
</file>