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evenementenvergunning Nationale Vogeltentoonstelling Vogelvereniging Lochem in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 augustus 2026 is onderstaande aanvraag binnengekomen:</text:p>
            <text:p text:style-name="common-al">Nationale vogeltentoonstelling Vogelvereniging Lochem, LMB Woestenenk Verwoldseweg 37, 16 t/m 18 oktober 2026 (2321308)</text:p>
            <text:p text:style-name="tussenkopcur">Meer informatie</text:p>
            <text:p text:style-name="common-al">Voor meer informatie kunt u terecht bij mevr. M. Hazewinkel of mevr. C. Groenendijk van de afdeling Publiekscontacten, Hanzeweg 8 in Lochem, telefoon (0573) 289 22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4010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21308</meta:user-defined>
    <dc:language>nl</dc:language>
    <meta:user-defined meta:name="OVERHEIDop.locatietype/OVERHEIDop.gebiedsmarkering">Adres</meta:user-defined>
    <meta:user-defined meta:name="DC.title">Aangevraagde evenementenvergunning Nationale Vogeltentoonstelling Vogelvereniging Lochem in L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2</meta:user-defined>
    <meta:user-defined meta:name="OVERHEIDop.GmbID/DC.identifier">gmb-2026-401022</meta:user-defined>
    <meta:user-defined meta:name="OVERHEIDop.versieInformatie"/>
  </office:meta>
</office:document-meta>
</file>