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lcom McLeanstraat 2, 5975WG Sevenum, Kennisgeving verlenging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1306</text:p>
            <text:p text:style-name="common-al">De omschrijving van de zaak: realiseren van een batterijsysteem met laadpalen</text:p>
            <text:p text:style-name="common-al">De ontvangstdatum van de zaak: 2 juli 2026</text:p>
            <text:p text:style-name="common-al">De globale locatie: Malcom McLeanstraat 2, 5975WG Sevenum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24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10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306</meta:user-defined>
    <meta:user-defined meta:name="DCTERMS.abstract">Betreft: Beschikking verlenging beslistermijn op locatie Malcom McLeanstraat 2, 5975WG Seven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Malcom McLeanstraat 2, 5975WG Sevenum, Kennisgeving verlenging beslistermijn Omgevings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12</meta:user-defined>
    <meta:user-defined meta:name="OVERHEIDop.GmbID/DC.identifier">gmb-2026-401012</meta:user-defined>
    <meta:user-defined meta:name="OVERHEIDop.versieInformatie"/>
  </office:meta>
</office:document-meta>
</file>