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opslaan van goederen, Oosterhavenkade 2, 9672 AV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18/08/2026, opslaan van goederen, Oosterhavenkade 2, 9672 AV Winschot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10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opslaan van goederen, Oosterhavenkade 2, 9672 AV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01</meta:user-defined>
    <meta:user-defined meta:name="OVERHEIDop.GmbID/DC.identifier">gmb-2026-401001</meta:user-defined>
    <meta:user-defined meta:name="OVERHEIDop.versieInformatie"/>
  </office:meta>
</office:document-meta>
</file>