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outkade 5, 4463AC Goes - Ontvangst Melding Omgevingswet voor Opslag di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melding ontvangen voor activiteiten waarvoor geen vergunningplicht geldt op locatie Houtkade 5, 4463AC Goes. De melding is geregistreerd onder zaaknummer Z2026-00006896. De melding betreft:</text:p>
            <text:list text:style-name="id1-3-2-1-1-2">
              <text:list-item text:style-override="id1-3-2-1-1-2-1">
                <text:number>•</text:number>
                <text:p text:style-name="al">opslaan diesel, oxiderende, bijtende of aquatoxische vloeist. of oliën, vetten of pekel in tankcon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rud-zeeland.nl of telefoonnummer 085 087 83 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4009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896</meta:user-defined>
    <meta:user-defined meta:name="DCTERMS.abstract">Houtkade 5, 4463AC Goes - Ontvangst Melding Omgevingswet Bal branche overstijgende activiteit voor Opslag diesel</meta:user-defined>
    <dc:language>nl</dc:language>
    <meta:user-defined meta:name="OVERHEIDop.locatietype/OVERHEIDop.gebiedsmarkering">Vlak</meta:user-defined>
    <meta:user-defined meta:name="DC.title">Houtkade 5, 4463AC Goes - Ontvangst Melding Omgevingswet voor Opslag dies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7</meta:user-defined>
    <meta:user-defined meta:name="OVERHEIDop.GmbID/DC.identifier">gmb-2026-400997</meta:user-defined>
    <meta:user-defined meta:name="OVERHEIDop.versieInformatie"/>
  </office:meta>
</office:document-meta>
</file>