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, bouwen van een woning aan Vliegenzwam 17, 9685 EC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Het bouwen van een woning aan Vliegenzwam 17, 9685 EC Blauwestad (Kadastrale aanduiding: Midwolda, sectie M, nr. 2912). Door dit besluit is de nieuwe uiterste beslisdatum 29 september 2026.</text:p>
            <text:p text:style-name="common-al"/>
            <text:p text:style-name="last-al">Winschoten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Kennisgeving verlenging beslistermijn, bouwen van een woning aan Vliegenzwam 17, 9685 EC Blauwesta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4</meta:user-defined>
    <meta:user-defined meta:name="OVERHEIDop.GmbID/DC.identifier">gmb-2026-400994</meta:user-defined>
    <meta:user-defined meta:name="OVERHEIDop.versieInformatie"/>
  </office:meta>
</office:document-meta>
</file>