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, nabij Winsumerdiep,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2 augustus 2026 een aanvraag ontvangen voor het organiseren van Gondelvaart 19 september 2026 op de locatie nabij Winsumerdiep, Winsum.</text:p>
            <text:p text:style-name="last-al">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09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222</meta:user-defined>
    <meta:user-defined meta:name="DCTERMS.abstract">het organiseren van Gondelvaart 19 september 2026, nabij Winsumerdiep, Winsum, (22 augustus 2026)</meta:user-defined>
    <dc:language>nl</dc:language>
    <meta:user-defined meta:name="OVERHEIDop.locatietype/OVERHEIDop.gebiedsmarkering">Vlak</meta:user-defined>
    <meta:user-defined meta:name="DC.title">Ontvangst aanvraag evenementenvergunning, nabij Winsumerdiep, Wins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0</meta:user-defined>
    <meta:user-defined meta:name="OVERHEIDop.GmbID/DC.identifier">gmb-2026-400990</meta:user-defined>
    <meta:user-defined meta:name="OVERHEIDop.versieInformatie"/>
  </office:meta>
</office:document-meta>
</file>