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dakkapel op de voorzijde van de woning D. de Koninglaan 18, 3209 BS Hekel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D. de Koninglaan 18  </text:p>
            <text:p text:style-name="common-al">3209 BS Hekelingen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172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09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31727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dakkapel op de voorzijde van de woning D. de Koninglaan 18, 3209 BS Hekelin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88</meta:user-defined>
    <meta:user-defined meta:name="OVERHEIDop.GmbID/DC.identifier">gmb-2026-400988</meta:user-defined>
    <meta:user-defined meta:name="OVERHEIDop.versieInformatie"/>
  </office:meta>
</office:document-meta>
</file>