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465, het wijzigen van de gevelaanzichten en indeling t.o.v. de verleende vergunning 23/137370 Bedrijvenpark Twente 300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-08-2026 11:09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4009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77465</meta:user-defined>
    <meta:user-defined meta:name="DCTERMS.abstract">het wijzigen van de gevelaanzichten en indeling t.o.v. de verleende vergunning 23/137370 Bedrijvenpark Twente 300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7465, het wijzigen van de gevelaanzichten en indeling t.o.v. de verleende vergunning 23/137370 Bedrijvenpark Twente 300 te Almelo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7</meta:user-defined>
    <meta:user-defined meta:name="OVERHEIDop.GmbID/DC.identifier">gmb-2026-400977</meta:user-defined>
    <meta:user-defined meta:name="OVERHEIDop.versieInformatie"/>
  </office:meta>
</office:document-meta>
</file>