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Valge 23, 9965PD Le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2 augustus 2026 een aanvraag ontvangen voor het bouwen van een appartement op de locatie Valge 23, 9965PD Leens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4009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21</meta:user-defined>
    <meta:user-defined meta:name="DCTERMS.abstract">het bouwen van een appartement, Valge 23, 9965PD Leens (22 augustus 2026)</meta:user-defined>
    <dc:language>nl</dc:language>
    <meta:user-defined meta:name="OVERHEIDop.locatietype/OVERHEIDop.gebiedsmarkering">Vlak</meta:user-defined>
    <meta:user-defined meta:name="DC.title">Ontvangst aanvraag omgevingsvergunning, Valge 23, 9965PD Leen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74</meta:user-defined>
    <meta:user-defined meta:name="OVERHEIDop.GmbID/DC.identifier">gmb-2026-400974</meta:user-defined>
    <meta:user-defined meta:name="OVERHEIDop.versieInformatie"/>
  </office:meta>
</office:document-meta>
</file>