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uitbreiden energieopslagsysteem, Eekerweg 14, Scheem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0/08/2026, uitbreiden energieopslagsysteem, Eekerweg 14, Scheem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09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ingediende aanvraag omgevingsvergunning, uitbreiden energieopslagsysteem, Eekerweg 14, Scheem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68</meta:user-defined>
    <meta:user-defined meta:name="OVERHEIDop.GmbID/DC.identifier">gmb-2026-400968</meta:user-defined>
    <meta:user-defined meta:name="OVERHEIDop.versieInformatie"/>
  </office:meta>
</office:document-meta>
</file>