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459, het vervangen van de schuur door een schuur met overkapping Meijerskamp 11 te Bornerbroe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0-08-2026 11:36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4009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7459</meta:user-defined>
    <meta:user-defined meta:name="DCTERMS.abstract">het vervangen van de schuur door een schuur met overkapping Meijerskamp 11 te Bornerbro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7459, het vervangen van de schuur door een schuur met overkapping Meijerskamp 11 te Bornerbroek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67</meta:user-defined>
    <meta:user-defined meta:name="OVERHEIDop.GmbID/DC.identifier">gmb-2026-400967</meta:user-defined>
    <meta:user-defined meta:name="OVERHEIDop.versieInformatie"/>
  </office:meta>
</office:document-meta>
</file>