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kinderopvang aan de Sixmastraat 15, 8932 PA Leeuwarden (OV-2026-039354)</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realiseren van een kinderopvang aan de Sixmastraat 15, 8932 PA Leeuwarden. Bij ons geregistreerd onder kenmerk: OV-2026-039354.</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1-08-2026. De gemeente Leeuwarden neemt daarover waarschijnlijk voor 16-10-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096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6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9354</meta:user-defined>
    <dc:language>nl</dc:language>
    <meta:user-defined meta:name="OVERHEIDop.locatietype/OVERHEIDop.gebiedsmarkering">Punt</meta:user-defined>
    <meta:user-defined meta:name="DC.title">Aanvraag omgevingsvergunning voor het realiseren van een kinderopvang aan de Sixmastraat 15, 8932 PA Leeuwarden (OV-2026-039354)</meta:user-defined>
    <meta:user-defined meta:name="DCTERMS.W3CDTF/DCTERMS.available">2026-08-26</meta:user-defined>
    <meta:user-defined meta:name="DCTERMS.W3CDTF/OVERHEIDop.jaargang">2026</meta:user-defined>
    <meta:user-defined meta:name="OVERHEIDop.publicationIssue">400966</meta:user-defined>
    <meta:user-defined meta:name="OVERHEIDop.GmbID/DC.identifier">gmb-2026-400966</meta:user-defined>
    <meta:user-defined meta:name="OVERHEIDop.versieInformatie"/>
  </office:meta>
</office:document-meta>
</file>