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uenen C.A.​, melding Besluit activiteiten leefomgeving, Soeterbeekseweg​ 39​​ te Nuenen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Nuenen c.a. maakt bekend dat er een melding ingevolge het Besluit activiteiten leefomgeving (Bal) is ontvangen.</text:p>
            <text:p text:style-name="common-al">Bedrijf: Th. van de Loo B.V.</text:p>
            <text:p text:style-name="common-al">Locatie: ​ Soeterbeekseweg​ 39 te ​Nuenen</text:p>
            <text:p text:style-name="common-al">Activiteit: MBA toepassen van grondVoor: het ophogen en aanleggen van een tuin</text:p>
            <text:p text:style-name="common-al">Datum melding: 19 augustus 2026</text:p>
            <text:p text:style-name="common-al">DSO-verzoeknummer: 2026081901365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3321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4009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Nuenen, Gerwen en Nederwett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321</meta:user-defined>
    <dc:language>nl</dc:language>
    <meta:user-defined meta:name="OVERHEIDop.locatietype/OVERHEIDop.gebiedsmarkering">Adres</meta:user-defined>
    <meta:user-defined meta:name="DC.title">Gemeente Nuenen C.A.​, melding Besluit activiteiten leefomgeving, Soeterbeekseweg​ 39​​ te Nuenen​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64</meta:user-defined>
    <meta:user-defined meta:name="OVERHEIDop.GmbID/DC.identifier">gmb-2026-400964</meta:user-defined>
    <meta:user-defined meta:name="OVERHEIDop.versieInformatie"/>
  </office:meta>
</office:document-meta>
</file>