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autolaadkraan op 15 september 2026 tussen 7:30 en 11:00 uur,  voor Pernéstraat 65 en 67, 1901AW Castricum, verzenddatum 24 augustus 2026 (Z2026-000068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009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825</meta:user-defined>
    <meta:user-defined meta:name="DCTERMS.abstract">plaatsen autolaadkraan bij Pernestraat 65- 67Pernéstraat 65, 1901AW Castricum, verzenddatum 21 augustus 2026 (Z2026-00006825)</meta:user-defined>
    <dc:language>nl</dc:language>
    <meta:user-defined meta:name="OVERHEIDop.locatietype/OVERHEIDop.gebiedsmarkering">Punt</meta:user-defined>
    <meta:user-defined meta:name="OVERHEIDop.locatietype/OVERHEIDop.gebiedsmarkering">Punt</meta:user-defined>
    <meta:user-defined meta:name="DC.title">Verleende vergunning voor het plaatsen van een autolaadkraan op 15 september 2026 tussen 7:30 en 11:00 uur,  voor Pernéstraat 65 en 67, 1901AW Castricum, verzenddatum 24 augustus 2026 (Z2026-00006825)</meta:user-defined>
    <meta:user-defined meta:name="DCTERMS.W3CDTF/DCTERMS.available">2026-08-26</meta:user-defined>
    <meta:user-defined meta:name="DCTERMS.W3CDTF/OVERHEIDop.jaargang">2026</meta:user-defined>
    <meta:user-defined meta:name="OVERHEIDop.publicationIssue">400962</meta:user-defined>
    <meta:user-defined meta:name="OVERHEIDop.GmbID/DC.identifier">gmb-2026-400962</meta:user-defined>
    <meta:user-defined meta:name="OVERHEIDop.versieInformatie"/>
  </office:meta>
</office:document-meta>
</file>