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realiseren appartement, Torenstraat 25, 9671 ED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9/08/2026, realiseren appartement, Torenstraat 25, 9671 ED Winschoten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095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realiseren appartement, Torenstraat 25, 9671 ED Winscho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59</meta:user-defined>
    <meta:user-defined meta:name="OVERHEIDop.GmbID/DC.identifier">gmb-2026-400959</meta:user-defined>
    <meta:user-defined meta:name="OVERHEIDop.versieInformatie"/>
  </office:meta>
</office:document-meta>
</file>