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conifeer, Ludensweg 116, 9675 AS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4/08/2026, kappen conifeer, Ludensweg 116, 9675 AS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conifeer, Ludensweg 116, 9675 AS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58</meta:user-defined>
    <meta:user-defined meta:name="OVERHEIDop.GmbID/DC.identifier">gmb-2026-400958</meta:user-defined>
    <meta:user-defined meta:name="OVERHEIDop.versieInformatie"/>
  </office:meta>
</office:document-meta>
</file>