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Omgevingsvergunning (regulier) voor het gewijzigd bouwen van een woning - Tuindersweg 6 9364 PT Nuis, Marum (MRM01) B 38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esterkwartier heeft op 24 augustus 2026 een besluit genomen op de aanvraag met zaaknummer 2026190655 voor het gewijzigd bouwen van een woning op locatie Tuindersweg 6 9364 PT Nuis, Marum (MRM01) B 3834. De vergunning is verleend. Het besluit betreft de volgende onderdelen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  <text:list-item text:style-override="id1-3-2-1-1-3-2">
                <text:number>•</text:number>
                <text:p text:style-name="al">Bouwactiviteit (technisch)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gemeente Westerkwartier, Postbus 100, 9350 AC Leek. De termijn voor het indienen van een bezwaar start één dag na de besluitdatum en bedraagt 6 weken. Voor meer informatie over de procedur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40095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5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5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190655</meta:user-defined>
    <dc:language>nl</dc:language>
    <meta:user-defined meta:name="OVERHEIDop.locatietype/OVERHEIDop.gebiedsmarkering">Perceel</meta:user-defined>
    <meta:user-defined meta:name="OVERHEIDop.locatietype/OVERHEIDop.gebiedsmarkering">Vlak</meta:user-defined>
    <meta:user-defined meta:name="DC.title">Besluit op aanvraag: Omgevingsvergunning (regulier) voor het gewijzigd bouwen van een woning - Tuindersweg 6 9364 PT Nuis, Marum (MRM01) B 3834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57</meta:user-defined>
    <meta:user-defined meta:name="OVERHEIDop.GmbID/DC.identifier">gmb-2026-400957</meta:user-defined>
    <meta:user-defined meta:name="OVERHEIDop.versieInformatie"/>
  </office:meta>
</office:document-meta>
</file>