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legalisatie splitsing i.v.m. overgangsregeling, Newtonplein 13B 5621CM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083 </text:p>
            <text:p text:style-name="common-al"> Omschrijving: legalisatie splitsing i.v.m. overgangsregelin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Newtonplein 13B 5621CM Eindhoven</text:p>
              </text:list-item>
            </text:list>
            <text:p text:style-name="common-al"> Datum ontvangst: 21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095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8083</meta:user-defined>
    <meta:user-defined meta:name="DCTERMS.abstract">legalisatie splitsing i.v.m. overgangsregeling</meta:user-defined>
    <dc:language>nl</dc:language>
    <meta:user-defined meta:name="OVERHEIDop.locatietype/OVERHEIDop.gebiedsmarkering">Punt</meta:user-defined>
    <meta:user-defined meta:name="DC.title">Ingediende aanvraag omgevingsvergunning: legalisatie splitsing i.v.m. overgangsregeling, Newtonplein 13B 5621CM Ein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53</meta:user-defined>
    <meta:user-defined meta:name="OVERHEIDop.GmbID/DC.identifier">gmb-2026-400953</meta:user-defined>
    <meta:user-defined meta:name="OVERHEIDop.versieInformatie"/>
  </office:meta>
</office:document-meta>
</file>