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Oosterpark 82-2 1092A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bouwen van de 3e en zolderverdieping en bouwkundig splitsen van de woning in het gebouw</text:p>
            <text:p text:style-name="common-al">Besluit: verleend</text:p>
            <text:p text:style-name="common-al">Besluit verzonden op: 21-08-2026</text:p>
            <text:p text:style-name="common-al">Zaakadres: Oosterpark 82-2 1092AV Amsterdam</text:p>
            <text:p text:style-name="common-al">Zaaknummer: Z2025-053607</text:p>
            <text:p text:style-name="common-al">DSO-nummer: 2025121600084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5-053607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94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4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4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53607</meta:user-defined>
    <meta:user-defined meta:name="DCTERMS.abstract">verbouwen van de 3e en zolderverdieping en bouwkundig splitsen van de woning in het ge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Oosterpark 82-2 1092AV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47</meta:user-defined>
    <meta:user-defined meta:name="OVERHEIDop.GmbID/DC.identifier">gmb-2026-400947</meta:user-defined>
    <meta:user-defined meta:name="OVERHEIDop.versieInformatie"/>
  </office:meta>
</office:document-meta>
</file>