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verwijderen asbest, Transportbaan 12, 9672 BK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is ontvangen:</text:p>
            <text:p text:style-name="common-al"/>
            <text:p text:style-name="common-al">- 19/08/2026, verwijderen asbest, Transportbaan 12, 9672 BK Winschoten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094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Oldambt, ontvangen sloopmelding, verwijderen asbest, Transportbaan 12, 9672 BK Winscho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45</meta:user-defined>
    <meta:user-defined meta:name="OVERHEIDop.GmbID/DC.identifier">gmb-2026-400945</meta:user-defined>
    <meta:user-defined meta:name="OVERHEIDop.versieInformatie"/>
  </office:meta>
</office:document-meta>
</file>