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rvangen van een bestaande condensor - Schoutstraat 5, 9843 BD Grijpskerk, Grijpskerk (GKK01) E 3364</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4 augustus 2026 een besluit genomen op de aanvraag met zaaknummer 2026192407 voor het vervangen van een bestaande condensor op locatie Schoutstraat 5, 9843 BD Grijpskerk, Grijpskerk (GKK01) E 3364. De vergunning is verleend. Het besluit betreft de volgende onderdelen:</text:p>
            <text:p text:style-name="common-al">
            
          </text:p>
            <text:list text:style-name="id1-3-2-1-1-3">
              <text:list-item text:style-override="id1-3-2-1-1-3-1">
                <text:number>•</text:number>
                <text:p text:style-name="al">Bouwactiviteit (technisch)</text:p>
              </text:list-item>
              <text:list-item text:style-override="id1-3-2-1-1-3-2">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09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2407</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vervangen van een bestaande condensor - Schoutstraat 5, 9843 BD Grijpskerk, Grijpskerk (GKK01) E 3364</meta:user-defined>
    <meta:user-defined meta:name="DCTERMS.W3CDTF/DCTERMS.available">2026-08-26</meta:user-defined>
    <meta:user-defined meta:name="DCTERMS.W3CDTF/OVERHEIDop.jaargang">2026</meta:user-defined>
    <meta:user-defined meta:name="OVERHEIDop.publicationIssue">400944</meta:user-defined>
    <meta:user-defined meta:name="OVERHEIDop.GmbID/DC.identifier">gmb-2026-400944</meta:user-defined>
    <meta:user-defined meta:name="OVERHEIDop.versieInformatie"/>
  </office:meta>
</office:document-meta>
</file>