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leefsedijk 14, 5975NV Sevenum, Kennisgeving verlenging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11205</text:p>
            <text:p text:style-name="common-al">De omschrijving van de zaak: plaatsen van een warmtepomp incl. verdamper units</text:p>
            <text:p text:style-name="common-al">De ontvangstdatum van de zaak: 26 juni 2026</text:p>
            <text:p text:style-name="common-al">De globale locatie: Kleefsedijk 14, 5975NV Sevenum</text:p>
            <text:p text:style-name="common-al">De ingerichte naam van het zaaktype: Omgevingsvergunning</text:p>
            <text:p text:style-name="common-al"/>
            <text:p text:style-name="common-al">
            <text:span text:style-name="nadrukvet">Activiteit(en)</text:span>
          </text:p>
            <text:list text:style-name="id1-3-2-1-1-9">
              <text:list-item text:style-override="id1-3-2-1-1-9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Besluitgegevens</text:span>
          </text:p>
            <text:p text:style-name="common-al">De besluitdatum: 24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40094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1205</meta:user-defined>
    <meta:user-defined meta:name="DCTERMS.abstract">Betreft: Beschikking verlenging beslistermijn op locatie Kleefsedijk 14, 5975NV Sevenu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leefsedijk 14, 5975NV Sevenum, Kennisgeving verlenging beslistermijn Omgevingsvergun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41</meta:user-defined>
    <meta:user-defined meta:name="OVERHEIDop.GmbID/DC.identifier">gmb-2026-400941</meta:user-defined>
    <meta:user-defined meta:name="OVERHEIDop.versieInformatie"/>
  </office:meta>
</office:document-meta>
</file>