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verwijderen asbest, Emmastraat 10, 9671 AP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17/08/2026, verwijderen asbest, Emmastraat 10, 9671 AP Winschoten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093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Oldambt, ontvangen sloopmelding, verwijderen asbest, Emmastraat 10, 9671 AP Winscho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38</meta:user-defined>
    <meta:user-defined meta:name="OVERHEIDop.GmbID/DC.identifier">gmb-2026-400938</meta:user-defined>
    <meta:user-defined meta:name="OVERHEIDop.versieInformatie"/>
  </office:meta>
</office:document-meta>
</file>