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Acacialaan 14 in Klaasw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1993 voor het realiseren van een aanbouw aan de bestaande woning op locatie Acacialaan 14 in Klaaswaal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afwijken van regels in het omgevingsplan (buitenplanse omgevingsplanactiviteit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 Wij zullen de gevraagde informatie per e-mail aan u sturen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5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09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993</meta:user-defined>
    <dc:language>nl</dc:language>
    <meta:user-defined meta:name="OVERHEIDop.locatietype/OVERHEIDop.gebiedsmarkering">Vlak</meta:user-defined>
    <meta:user-defined meta:name="DC.title">Kennisgeving besluit op aanvraag omgevingsvergunning Acacialaan 14 in Klaaswa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37</meta:user-defined>
    <meta:user-defined meta:name="OVERHEIDop.GmbID/DC.identifier">gmb-2026-400937</meta:user-defined>
    <meta:user-defined meta:name="OVERHEIDop.versieInformatie"/>
  </office:meta>
</office:document-meta>
</file>