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Westeinde 127 A, 2512 GW 's-Gravenhage, Westeinde 127, 2512 GW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Westeinde 127 en Westeinde 127A tot 1 woning</text:p>
            <text:p text:style-name="common-al"/>
            <text:p text:style-name="common-al">Ons kenmerk: VTH2026-6748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esteinde 127 A, 2512 GW 's-Gravenhage, Westeinde 127, 2512 G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093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484</meta:user-defined>
    <meta:user-defined meta:name="DCTERMS.abstract">het veranderen van de panden Westeinde 127 en Westeinde 127A tot 1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Westeinde 127 A, 2512 GW 's-Gravenhage, Westeinde 127, 2512 GW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36</meta:user-defined>
    <meta:user-defined meta:name="OVERHEIDop.GmbID/DC.identifier">gmb-2026-400936</meta:user-defined>
    <meta:user-defined meta:name="OVERHEIDop.versieInformatie"/>
  </office:meta>
</office:document-meta>
</file>