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Standplaatsvergunning Zijdelwaardplein te Uithoorn - Incidentele standplaatsvergunning oliebollenkra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513</text:p>
            <text:p text:style-name="common-al">Soort aanvraag: Standplaatsvergunning</text:p>
            <text:p text:style-name="common-al">Ontvangstdatum: 22 augustus 2026</text:p>
            <text:p text:style-name="common-al">Omschrijving: Incidentele standplaatsvergunning</text:p>
            <text:p text:style-name="common-al">Locatie: Zijdelwaardplein te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40093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3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3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513</meta:user-defined>
    <meta:user-defined meta:name="DCTERMS.abstract">Aanvraag standplaatsvergunning Zijdelwaardplein te Uithoorn - Incidentele standplaatsvergunning</meta:user-defined>
    <dc:language>nl</dc:language>
    <meta:user-defined meta:name="OVERHEIDop.locatietype/OVERHEIDop.gebiedsmarkering">Vlak</meta:user-defined>
    <meta:user-defined meta:name="DC.title">Aanvraag Standplaatsvergunning Zijdelwaardplein te Uithoorn - Incidentele standplaatsvergunning oliebollenkraam</meta:user-defined>
    <meta:user-defined meta:name="DCTERMS.W3CDTF/DCTERMS.available">2026-08-26</meta:user-defined>
    <meta:user-defined meta:name="DCTERMS.W3CDTF/OVERHEIDop.jaargang">2026</meta:user-defined>
    <meta:user-defined meta:name="OVERHEIDop.publicationIssue">400931</meta:user-defined>
    <meta:user-defined meta:name="OVERHEIDop.GmbID/DC.identifier">gmb-2026-400931</meta:user-defined>
    <meta:user-defined meta:name="OVERHEIDop.versieInformatie"/>
  </office:meta>
</office:document-meta>
</file>