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sloopmelding, verwijderen asbest, Hoofdstraat 82, 9686 PG Beert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sloopmelding is ontvangen:</text:p>
            <text:p text:style-name="common-al"/>
            <text:p text:style-name="common-al">- 17/08/2026, verwijderen asbest, Hoofdstraat 82, 9686 PG Beerta.</text:p>
            <text:p text:style-name="common-al"/>
            <text:p text:style-name="common-al">Winschoten, 26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0093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meente Oldambt, ontvangen sloopmelding, verwijderen asbest, Hoofdstraat 82, 9686 PG Beert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30</meta:user-defined>
    <meta:user-defined meta:name="OVERHEIDop.GmbID/DC.identifier">gmb-2026-400930</meta:user-defined>
    <meta:user-defined meta:name="OVERHEIDop.versieInformatie"/>
  </office:meta>
</office:document-meta>
</file>