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chutting met een ingegraven schuur (fietsen), Kennemerstraatweg 41, 1814 GB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ennemerstraatweg 41, 1814 GB Alkmaar<text:span text:style-name="nadrukvet">; </text:span>het plaatsen van een schutting met een ingegraven schuur (fietsen)</text:p>
            <text:p text:style-name="common-al">
            
          </text:p>
            <text:p text:style-name="common-al">Datum ontvangst: 21-08-2026</text:p>
            <text:p text:style-name="common-al">Zaaknummer: 0000140287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9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2876</meta:user-defined>
    <dc:language>nl</dc:language>
    <meta:user-defined meta:name="OVERHEIDop.locatietype/OVERHEIDop.gebiedsmarkering">Punt</meta:user-defined>
    <meta:user-defined meta:name="DC.title">Omgevingsvergunning aangevraagd: het plaatsen van een schutting met een ingegraven schuur (fietsen), Kennemerstraatweg 41, 1814 GB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26</meta:user-defined>
    <meta:user-defined meta:name="OVERHEIDop.GmbID/DC.identifier">gmb-2026-400926</meta:user-defined>
    <meta:user-defined meta:name="OVERHEIDop.versieInformatie"/>
  </office:meta>
</office:document-meta>
</file>