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vervangen van het bestaande oude tuinhuis voor een nieuw exemplaar op de locatie Nielingen 89 te Millingen aan de Rijn zaaknummer Z26AB.07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23 augustus 2026 </text:p>
            <text:p text:style-name="common-al">
            <text:span text:style-name="nadrukvet">DSO-kenmerk:</text:span> 2026082300114</text:p>
            <text:p text:style-name="common-al">
            <text:span text:style-name="nadrukvet">Voor:</text:span> het vervangen van het bestaande oude tuinhuis voor een nieuw exemplaar </text:p>
            <text:p text:style-name="common-al">
            <text:span text:style-name="nadrukvet">Locatie:</text:span> Nielingen 89 te Millingen aan de Rijn </text:p>
            <text:p text:style-name="common-al">
            <text:span text:style-name="nadrukvet">Ons zaaknummer:</text:span> Z26AB.0764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64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40092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vervangen van het bestaande oude tuinhuis voor een nieuw exemplaar op de locatie Nielingen 89 te Millingen aan de Rijn zaaknummer Z26AB.0764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23</meta:user-defined>
    <meta:user-defined meta:name="OVERHEIDop.GmbID/DC.identifier">gmb-2026-400923</meta:user-defined>
    <meta:user-defined meta:name="OVERHEIDop.versieInformatie"/>
  </office:meta>
</office:document-meta>
</file>