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groten van de woning op de eerste verdieping en het bouwen van een dakopbouw op de locatie Violierstraat 46 te Beuningen Gld zaaknummer Z26AB.018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1 augustus 2026 </text:p>
            <text:p text:style-name="common-al">
            <text:span text:style-name="nadrukvet">DSO-kenmerk:</text:span> 2026022601690</text:p>
            <text:p text:style-name="common-al">
            <text:span text:style-name="nadrukvet">Voor:</text:span> het vergroten van de woning op de eerste verdieping en het bouwen van een dakopbouw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
            <text:p text:style-name="common-al">
            <text:span text:style-name="nadrukvet">Locatie:</text:span> Violierstraat 46 te Beuningen Gld </text:p>
            <text:p text:style-name="common-al">
            <text:span text:style-name="nadrukvet">Ons zaaknummer:</text:span> Z26AB.0180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8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180</meta:user-defined>
    <dc:language>nl</dc:language>
    <meta:user-defined meta:name="DC.title">Toestemming voor het vergroten van de woning op de eerste verdieping en het bouwen van een dakopbouw op de locatie Violierstraat 46 te Beuningen Gld zaaknummer Z26AB.0180</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05</meta:user-defined>
    <meta:user-defined meta:name="OVERHEIDop.publicationIssue">400908</meta:user-defined>
    <meta:user-defined meta:name="OVERHEIDop.GmbID/DC.identifier">gmb-2026-400908</meta:user-defined>
    <meta:user-defined meta:name="OVERHEIDop.versieInformatie"/>
  </office:meta>
</office:document-meta>
</file>