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renoveren van de voorgevel en het legaliseren van de dakkapellen op het pand, Wilhelminastraat 104 1782PT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Wilhelminastraat 104 1782PT Den Helder, renoveren van de voorgevel en het legaliseren van de dakkapellen op het pand</text:p>
            <text:p text:style-name="common-al">Datum ontvangst: 21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08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91</meta:user-defined>
    <meta:user-defined meta:name="DCTERMS.abstract">renoveren van de voorgevel en het legaliseren van de dakkapellen op het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renoveren van de voorgevel en het legaliseren van de dakkapellen op het pand, Wilhelminastraat 104 1782PT Den Held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94</meta:user-defined>
    <meta:user-defined meta:name="OVERHEIDop.GmbID/DC.identifier">gmb-2026-400894</meta:user-defined>
    <meta:user-defined meta:name="OVERHEIDop.versieInformatie"/>
  </office:meta>
</office:document-meta>
</file>