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Bokbier intocht op 17 oktober 2026, Centrum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Evenementenvergunning ontvangen. De vergunning/ontheffing is aangevraagd voor Bokbier intocht op 17 oktober 2026 aan de Centrum Meppel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Evenementenvergunning ontvangen op 21-08-2026. We nemen waarschijnlijk voor 15-10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4008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3794073</meta:user-defined>
    <dc:language>nl</dc:language>
    <meta:user-defined meta:name="OVERHEIDop.locatietype/OVERHEIDop.gebiedsmarkering">Punt</meta:user-defined>
    <meta:user-defined meta:name="DC.title">Aanvraag Evenementenvergunning, Bokbier intocht op 17 oktober 2026, Centrum Mepp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92</meta:user-defined>
    <meta:user-defined meta:name="OVERHEIDop.GmbID/DC.identifier">gmb-2026-400892</meta:user-defined>
    <meta:user-defined meta:name="OVERHEIDop.versieInformatie"/>
  </office:meta>
</office:document-meta>
</file>