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rinseneiland 50-4 1013L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lopen van een dekvloer</text:p>
            <text:p text:style-name="common-al">Zaakadres: Prinseneiland 50-4 1013LR Amsterdam</text:p>
            <text:p text:style-name="common-al">Datum ontvangst: 10-08-2026</text:p>
            <text:p text:style-name="common-al">Zaaknummer: Z2026-035785</text:p>
            <text:p text:style-name="common-al">DSO-nummer: 202608100103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89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9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9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5785</meta:user-defined>
    <meta:user-defined meta:name="DCTERMS.abstract">slopen van een dekvloe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Prinseneiland 50-4 1013LR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91</meta:user-defined>
    <meta:user-defined meta:name="OVERHEIDop.GmbID/DC.identifier">gmb-2026-400891</meta:user-defined>
    <meta:user-defined meta:name="OVERHEIDop.versieInformatie"/>
  </office:meta>
</office:document-meta>
</file>