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terras op de achteraanbouw, Pieter Saenredamstraat 7-BS, 3583TA Utrecht, GU-Z2026-00569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eter Saenredamstraat 7-BS, 3583TA Utrecht</text:p>
            <text:p text:style-name="common-al">GU-Z2026-0056923</text:p>
            <text:p text:style-name="common-al">Toelichting: het bouwen van een dakterras op de achteraan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6923</meta:user-defined>
    <meta:user-defined meta:name="DCTERMS.abstract">Toelichting: het bouwen van een dakterras op de achteraanbouw</meta:user-defined>
    <dc:language>nl</dc:language>
    <meta:user-defined meta:name="DC.title">Verleende Omgevingsvergunning, het bouwen van een dakterras op de achteraanbouw, Pieter Saenredamstraat 7-BS, 3583TA Utrecht, GU-Z2026-0056923</meta:user-defined>
    <meta:user-defined meta:name="OVERHEIDop.datumEindeReactietermijn">2026-10-05</meta:user-defined>
    <meta:user-defined meta:name="OVERHEIDop.terinzageleggingBG">https://jeleefomgeving.nl/inzien/002220647/68008c50-9932-40b4-b42c-7128de17b0ed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30004</meta:user-defined>
    <meta:user-defined meta:name="OVERHEIDop.publicationIssue">400890</meta:user-defined>
    <meta:user-defined meta:name="OVERHEIDop.GmbID/DC.identifier">gmb-2026-400890</meta:user-defined>
    <meta:user-defined meta:name="OVERHEIDop.versieInformatie"/>
  </office:meta>
</office:document-meta>
</file>