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constructieve wijzigingen, Balijelaan 51-BS, 3521GM Utrecht, GU-Z2026-00609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ijelaan 51-BS, 3521GM Utrecht</text:p>
            <text:p text:style-name="common-al">GU-Z2026-0060922</text:p>
            <text:p text:style-name="common-al">Toelichting: het maken van constructieve wijzigingen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8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8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0922</meta:user-defined>
    <meta:user-defined meta:name="DCTERMS.abstract">Toelichting: het maken van constructieve wijziging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ende Omgevingsvergunning, het maken van constructieve wijzigingen, Balijelaan 51-BS, 3521GM Utrecht, GU-Z2026-0060922</meta:user-defined>
    <meta:user-defined meta:name="OVERHEIDop.datumEindeReactietermijn">2026-10-05</meta:user-defined>
    <meta:user-defined meta:name="OVERHEIDop.terinzageleggingBG">https://jeleefomgeving.nl/inzien/002220647/647c4c5f-f1da-4293-81e6-caa4e45fffec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87</meta:user-defined>
    <meta:user-defined meta:name="OVERHEIDop.GmbID/DC.identifier">gmb-2026-400887</meta:user-defined>
    <meta:user-defined meta:name="OVERHEIDop.versieInformatie"/>
  </office:meta>
</office:document-meta>
</file>