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elding brandveilig gebruik voor een kamerverhuurpand., aan Hugo de Grootstraat 72, 6522DH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ontving de gemeente een melding brandveilig gebruik voor melding brandveilig gebruik voor een kamerverhuurpand. aan Hugo de Grootstraat 72, 6522DH Nijmegen. De melding is geregistreerd onder kenmerk Z2026-00004619. De melding gaat over de volgende activiteiten:</text:p>
            <text:list text:style-name="id1-3-2-1-1-2">
              <text:list-item text:style-override="id1-3-2-1-1-2-1">
                <text:number>•</text:number>
                <text:p text:style-name="al">brandveilig gebrui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melding brandveilig gebruik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08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19</meta:user-defined>
    <meta:user-defined meta:name="DCTERMS.abstract">Betreft: Melding op locatie Hugo de Grootstraat 72, 6522DH Nijmegen</meta:user-defined>
    <dc:language>nl</dc:language>
    <meta:user-defined meta:name="OVERHEIDop.locatietype/OVERHEIDop.gebiedsmarkering">Punt</meta:user-defined>
    <meta:user-defined meta:name="DC.title">Melding melding brandveilig gebruik voor een kamerverhuurpand., aan Hugo de Grootstraat 72, 6522DH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4</meta:user-defined>
    <meta:user-defined meta:name="OVERHEIDop.GmbID/DC.identifier">gmb-2026-400884</meta:user-defined>
    <meta:user-defined meta:name="OVERHEIDop.versieInformatie"/>
  </office:meta>
</office:document-meta>
</file>