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afwijken van regels in omgevingsplan t.b.v. verlengen tijdelijke vergunning voor een woonunit (periode 5 jaar), Dashorstweg 6 8035PK Zwolle [Zaaknummer 0193ESUITE171056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0-08-2026</text:p>
            <text:p text:style-name="common-al">
            <text:span text:style-name="nadrukvet">Locatie:</text:span> Dashorstweg 6 8035PK Zwolle</text:p>
            <text:p text:style-name="common-al">
            <text:span text:style-name="nadrukvet">Zaakomschrijving:</text:span> het afwijken van regels in het omgevingsplan t.b.v. het verlengen van een tijdelijke vergunning voor een woonunit (periode 5 jaar)</text:p>
            <text:p text:style-name="common-al">
            <text:span text:style-name="nadrukvet">Zaaknummer:</text:span> 0193ESUITE171056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1056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105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8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93ESUITE1710562026</meta:user-defined>
    <meta:user-defined meta:name="DCTERMS.abstract">het afwijken van regels in het omgevingsplan t.b.v. het verlengen van een tijdelijke vergunning voor een woonunit (periode 5 jaar)</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afwijken van regels in omgevingsplan t.b.v. verlengen tijdelijke vergunning voor een woonunit (periode 5 jaar), Dashorstweg 6 8035PK Zwolle [Zaaknummer 0193ESUITE1710562026]</meta:user-defined>
    <meta:user-defined meta:name="DCTERMS.W3CDTF/DCTERMS.available">2026-08-26</meta:user-defined>
    <meta:user-defined meta:name="DCTERMS.W3CDTF/OVERHEIDop.jaargang">2026</meta:user-defined>
    <meta:user-defined meta:name="OVERHEIDop.publicationIssue">400879</meta:user-defined>
    <meta:user-defined meta:name="OVERHEIDop.GmbID/DC.identifier">gmb-2026-400879</meta:user-defined>
    <meta:user-defined meta:name="OVERHEIDop.versieInformatie"/>
  </office:meta>
</office:document-meta>
</file>