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, het kappen van een zomereik, Dorpsstraat 6, 7948 BR Nije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omgevingsvergunning ontvangen. De vergunning is aangevraagd voor het kappen van een zomereik aan de Dorpsstraat 6, 7948 BR Nijeveen.</text:p>
            <text:p text:style-name="common-al">Met dit bericht laten wij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Besluit over de aanvraag van de vergunning</text:span>
          </text:p>
            <text:p text:style-name="common-al">De gemeente heeft de aanvraag voor een vergunning ontvangen op 21-08-2026. We nemen over de aanvraag waarschijnlijk voor 16-10-2026 een besluit. </text:p>
            <text:p text:style-name="common-al">Als de vergunn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40087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7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7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pp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3807020</meta:user-defined>
    <dc:language>nl</dc:language>
    <meta:user-defined meta:name="OVERHEIDop.locatietype/OVERHEIDop.gebiedsmarkering">Punt</meta:user-defined>
    <meta:user-defined meta:name="DC.title">Aanvraag omgevingsvergunning regulier, het kappen van een zomereik, Dorpsstraat 6, 7948 BR Nijeve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76</meta:user-defined>
    <meta:user-defined meta:name="OVERHEIDop.GmbID/DC.identifier">gmb-2026-400876</meta:user-defined>
    <meta:user-defined meta:name="OVERHEIDop.versieInformatie"/>
  </office:meta>
</office:document-meta>
</file>