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draagconstructie, Croesestraat 11-BS, 3522AA Utrecht, GU-Z2026-00613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oesestraat 11-BS, 3522AA Utrecht</text:p>
            <text:p text:style-name="common-al">GU-Z2026-0061307</text:p>
            <text:p text:style-name="common-al">Toelichting: het wijzigen van de draagconstructi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1307</meta:user-defined>
    <meta:user-defined meta:name="DCTERMS.abstract">Toelichting: het wijzigen van de draagconstructie</meta:user-defined>
    <dc:language>nl</dc:language>
    <meta:user-defined meta:name="OVERHEIDop.locatietype/OVERHEIDop.gebiedsmarkering">Vlak</meta:user-defined>
    <meta:user-defined meta:name="DC.title">Verleende Omgevingsvergunning, het wijzigen van de draagconstructie, Croesestraat 11-BS, 3522AA Utrecht, GU-Z2026-0061307</meta:user-defined>
    <meta:user-defined meta:name="OVERHEIDop.datumEindeReactietermijn">2026-10-05</meta:user-defined>
    <meta:user-defined meta:name="OVERHEIDop.terinzageleggingBG">https://jeleefomgeving.nl/inzien/002220647/4dd5391b-f641-4eb2-8747-0a511e6ff59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75</meta:user-defined>
    <meta:user-defined meta:name="OVERHEIDop.GmbID/DC.identifier">gmb-2026-400875</meta:user-defined>
    <meta:user-defined meta:name="OVERHEIDop.versieInformatie"/>
  </office:meta>
</office:document-meta>
</file>