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Visseringstraat 22 Amsterdam , 10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52986</text:p>
            <text:p text:style-name="common-al">DSO nummer: 2026081801133</text:p>
            <text:p text:style-name="common-al">Ontvangstdatum melding: 18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86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986</meta:user-defined>
    <meta:user-defined meta:name="DCTERMS.abstract">261033792 Visseringstraat 20 tm 40 Amsterdam o.w.</meta:user-defined>
    <dc:language>nl</dc:language>
    <meta:user-defined meta:name="OVERHEIDop.locatietype/OVERHEIDop.gebiedsmarkering">Vlak</meta:user-defined>
    <meta:user-defined meta:name="DC.title">Melding graven bodem - Nabij Visseringstraat 22 Amsterdam , 10 meter richting zuidwest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68</meta:user-defined>
    <meta:user-defined meta:name="OVERHEIDop.GmbID/DC.identifier">gmb-2026-400868</meta:user-defined>
    <meta:user-defined meta:name="OVERHEIDop.versieInformatie"/>
  </office:meta>
</office:document-meta>
</file>