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Nieuwlandsestraat 1, 5862AG Geijste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Nieuwlandsestraat 1, 5862AG Geijsteren - </text:span>het slopen van een entree  - zaaknummer Z2026-00007962 - ontvangstdatum 19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40086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6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962</meta:user-defined>
    <meta:user-defined meta:name="DCTERMS.abstract">Betreft: Aanvraag Omgevingsvergunning - Nieuwlandsestraat 1, 5862AG Geijsteren</meta:user-defined>
    <dc:language>nl</dc:language>
    <meta:user-defined meta:name="OVERHEIDop.locatietype/OVERHEIDop.gebiedsmarkering">Vlak</meta:user-defined>
    <meta:user-defined meta:name="DC.title">Omgevingsvergunning - aanvraag - regulier - Nieuwlandsestraat 1, 5862AG Geijster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866</meta:user-defined>
    <meta:user-defined meta:name="OVERHEIDop.GmbID/DC.identifier">gmb-2026-400866</meta:user-defined>
    <meta:user-defined meta:name="OVERHEIDop.versieInformatie"/>
  </office:meta>
</office:document-meta>
</file>