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Aangevraagd, Lange Beestenmarkt 119 A, 2512 ED 's-Gravenhage, Lange Beestenmarkt 119 B, 2512 ED 's-Gravenhage, Lange Beestenmarkt 117, 2512 ED 's-Gravenhage, Lange Beestenmarkt 1</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en vergroten van de panden Lange Beestenmarkt 117 en 119 door het wijzigen van de indeling op 117 en 119A, met maken van een dakuitbouw op 119A en het maken van een dakuitbouw en zijdakkapel op 119B</text:p>
            <text:p text:style-name="common-al"/>
            <text:p text:style-name="common-al">Ons kenmerk: VTH2026-67479</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ange Beestenmarkt 119 A, 2512 ED 's-Gravenhage, Lange Beestenmarkt 119 B, 2512 ED 's-Gravenhage, Lange Beestenmarkt 117, 2512 ED 's-Gravenhage, Lange Beestenmarkt 117 B, 2512 ED 's-Gravenhage, Lange Beestenmarkt 119, 2512 ED 's-Gravenhage, Lange Beestenmarkt 117 A, 2512 ED 's-Gravenhage</text:p>
            <text:p text:style-name="common-al">
            
          </text:p>
            <text:p text:style-name="common-al">
            <text:span text:style-name="nadrukvet">
              <text:span text:style-name="nadrukcur">Ontvangstdatum aanvraag:</text:span>
            </text:span>
          </text:p>
            <text:p text:style-name="common-al">21-08-2026</text:p>
            <text:p text:style-name="common-al">
            
          </text:p>
            <text:p text:style-name="common-al">
            <text:span text:style-name="nadrukvet">Ter informatie  </text:span>
          </text:p>
            <text:p text:style-name="common-al">Dit is een publicatie van de ingediende aanvraag. </text:p>
            <text:p text:style-name="common-al">De gemeente neemt de aanvraag in behandeling en zal daarover een besluit nemen. </text:p>
            <text:p text:style-name="common-al">Meer informatie over het verloop van het proces en vanaf wanneer er (indien van toepassing) bezwaar of beroep kan worden ingesteld, kunt u vinden op de <text:a xlink:href="http://www.denhaag.nl/home/bewoners/to/Stappenplan-na-aanvraag-omgevingsvergunning.htm" xlink:type="simple">informatiepagina voor omgevingsvergunningen</text:a>.  </text:p>
            <text:p text:style-name="common-al">
            
          </text:p>
            <text:p text:style-name="common-al">
            <text:span text:style-name="nadrukvet">Inzage</text:span>
          </text:p>
            <text:p text:style-name="common-al">Tijdens de behandeling kan de aanvraag met bijlagen worden ingezien bij het <text:a xlink:href="http://www.denhaag.nl/home/bewoners/to/Den-Haag-Informatiecentrum.htm" xlink:type="simple">Den Haag informatiecentrum</text:a>, voor zover de wet of het beleid zich hiertegen niet verzet. Hetzelfde geldt voor het besluit met de bijbehorende stukken.</text:p>
            <text:p text:style-name="common-al">Voor meer informatie kunt u contact opnemen via de <text:a xlink:href="http://www.denhaag.nl/home/Contact.htm" xlink:type="simple">gemeente Den Haag</text:a>.  </text:p>
            <text:p text:style-name="common-al">Geef daarbij aan over welke publicatie u meer wilt weten. </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86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6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6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7479</meta:user-defined>
    <meta:user-defined meta:name="DCTERMS.abstract">het veranderen en vergroten van de panden Lange Beestenmarkt 117 en 119 door het wijzigen van de indeling op 117 en 119A, met maken van een dakuitbouw op 119A en het maken van een dakuitbouw en zijdakkapel op 119B</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Aangevraagd, Lange Beestenmarkt 119 A, 2512 ED 's-Gravenhage, Lange Beestenmarkt 119 B, 2512 ED 's-Gravenhage, Lange Beestenmarkt 117, 2512 ED 's-Gravenhage, Lange Beestenmarkt 1</meta:user-defined>
    <meta:user-defined meta:name="DCTERMS.W3CDTF/DCTERMS.available">2026-08-26</meta:user-defined>
    <meta:user-defined meta:name="DCTERMS.W3CDTF/OVERHEIDop.jaargang">2026</meta:user-defined>
    <meta:user-defined meta:name="OVERHEIDop.publicationIssue">400865</meta:user-defined>
    <meta:user-defined meta:name="OVERHEIDop.GmbID/DC.identifier">gmb-2026-400865</meta:user-defined>
    <meta:user-defined meta:name="OVERHEIDop.versieInformatie"/>
  </office:meta>
</office:document-meta>
</file>