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Machineweg 32 Aalsmeer , 14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2158</text:p>
            <text:p text:style-name="common-al">DSO nummer: 2026081400354</text:p>
            <text:p text:style-name="common-al">Ontvangstdatum melding: 14-08-2026</text:p>
            <text:p text:style-name="common-al">Namens: Gemeente Aals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40086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als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158</meta:user-defined>
    <meta:user-defined meta:name="DCTERMS.abstract">261036126 Aalsmeerderweg 209 Aalsmeer (ow)</meta:user-defined>
    <dc:language>nl</dc:language>
    <meta:user-defined meta:name="OVERHEIDop.locatietype/OVERHEIDop.gebiedsmarkering">Vlak</meta:user-defined>
    <meta:user-defined meta:name="DC.title">Melding graven bodem - Nabij Machineweg 32 Aalsmeer , 14 meter richting noordoos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63</meta:user-defined>
    <meta:user-defined meta:name="OVERHEIDop.GmbID/DC.identifier">gmb-2026-400863</meta:user-defined>
    <meta:user-defined meta:name="OVERHEIDop.versieInformatie"/>
  </office:meta>
</office:document-meta>
</file>