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winkeliersactie Schubertplein Apeldoorn d.d. 17 okto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24 augustus 2026</text:p>
            <text:p text:style-name="common-al">Omschrijving: Winkeliersactie</text:p>
            <text:p text:style-name="common-al">Locatie: Schubertlaan 26 A, 7333 CV Apeldoorn</text:p>
            <text:p text:style-name="common-al">Zaaknummer: 02006335886</text:p>
            <text:p text:style-name="common-al">Datum evenement: 17 oktober 2026</text:p>
            <text:p text:style-name="common-al">Tijdstip evenement: 10:00 uur tot 16:0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40086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6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6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335886</meta:user-defined>
    <dc:language>nl</dc:language>
    <meta:user-defined meta:name="OVERHEIDop.locatietype/OVERHEIDop.gebiedsmarkering">Punt</meta:user-defined>
    <meta:user-defined meta:name="DC.title">Besluit evenementenvergunning winkeliersactie Schubertplein Apeldoorn d.d. 17 oktober 2026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61</meta:user-defined>
    <meta:user-defined meta:name="OVERHEIDop.GmbID/DC.identifier">gmb-2026-400861</meta:user-defined>
    <meta:user-defined meta:name="OVERHEIDop.versieInformatie"/>
  </office:meta>
</office:document-meta>
</file>