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loods - Molenwieck 7, 9351 ND Leek, Leek (LEE01) H 7614</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4 augustus 2026 een besluit genomen op de aanvraag met zaaknummer 2026191149 voor het bouwen van een loods op locatie Molenwieck 7, 9351 ND Leek, Leek (LEE01) H 7614. </text:p>
            <text:p text:style-name="common-al">De vergunning is Geweigerd (vergunningvrij). Het besluit betreft de volgende onderdelen:</text:p>
            <text:p text:style-name="common-al">
            
          </text:p>
            <text:list text:style-name="id1-3-2-1-1-4">
              <text:list-item text:style-override="id1-3-2-1-1-4-1">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08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1149</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bouwen van een loods - Molenwieck 7, 9351 ND Leek, Leek (LEE01) H 7614</meta:user-defined>
    <meta:user-defined meta:name="DCTERMS.W3CDTF/DCTERMS.available">2026-08-26</meta:user-defined>
    <meta:user-defined meta:name="DCTERMS.W3CDTF/OVERHEIDop.jaargang">2026</meta:user-defined>
    <meta:user-defined meta:name="OVERHEIDop.publicationIssue">400857</meta:user-defined>
    <meta:user-defined meta:name="OVERHEIDop.GmbID/DC.identifier">gmb-2026-400857</meta:user-defined>
    <meta:user-defined meta:name="OVERHEIDop.versieInformatie"/>
  </office:meta>
</office:document-meta>
</file>