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uitbouw en dakterras op de eerste verdieping woning, Hogenoord 14, 3513GX Utrecht, GU-Z2026-00582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genoord 14, 3513GX Utrecht</text:p>
            <text:p text:style-name="common-al">GU-Z2026-0058289</text:p>
            <text:p text:style-name="common-al">Toelichting: het bouwen uitbouw en dakterras op de eerste verdieping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8289</meta:user-defined>
    <meta:user-defined meta:name="DCTERMS.abstract">Toelichting: het bouwen uitbouw en dakterras op de eerste verdieping woning</meta:user-defined>
    <dc:language>nl</dc:language>
    <meta:user-defined meta:name="DC.title">Verleende Omgevingsvergunning, het bouwen uitbouw en dakterras op de eerste verdieping woning, Hogenoord 14, 3513GX Utrecht, GU-Z2026-0058289</meta:user-defined>
    <meta:user-defined meta:name="OVERHEIDop.datumEindeReactietermijn">2026-10-05</meta:user-defined>
    <meta:user-defined meta:name="OVERHEIDop.terinzageleggingBG">https://jeleefomgeving.nl/inzien/002220647/914e0b1c-9d98-4714-974e-37509b44a3a3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30003</meta:user-defined>
    <meta:user-defined meta:name="OVERHEIDop.publicationIssue">400855</meta:user-defined>
    <meta:user-defined meta:name="OVERHEIDop.GmbID/DC.identifier">gmb-2026-400855</meta:user-defined>
    <meta:user-defined meta:name="OVERHEIDop.versieInformatie"/>
  </office:meta>
</office:document-meta>
</file>