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plaatsen van een airco unit op een dakkapel van een woning, Händelstraat 65-2, 3533GJ Utrecht, GU-Z2026-00563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ändelstraat 65-2, 3533GJ Utrecht</text:p>
            <text:p text:style-name="common-al">GU-Z2026-0056375</text:p>
            <text:p text:style-name="common-al">Toelichting: het plaatsen van een airco unit op een dakkapel van een woning</text:p>
            <text:p text:style-name="common-al">Datum besluit: 20 augustus 2026</text:p>
            <text:p text:style-name="common-al">Einddatum bezwaartermijn: 5 okto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6375</meta:user-defined>
    <meta:user-defined meta:name="DCTERMS.abstract">Toelichting: het plaatsen van een airco unit op een dakkapel van een woning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 buiten behandeling gelaten, het plaatsen van een airco unit op een dakkapel van een woning, Händelstraat 65-2, 3533GJ Utrecht, GU-Z2026-0056375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49</meta:user-defined>
    <meta:user-defined meta:name="OVERHEIDop.GmbID/DC.identifier">gmb-2026-400849</meta:user-defined>
    <meta:user-defined meta:name="OVERHEIDop.versieInformatie"/>
  </office:meta>
</office:document-meta>
</file>