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vloersparingen, Bolognalaan 2, 3584CJ Utrecht, GU-Z2026-00603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lognalaan 2, 3584CJ Utrecht</text:p>
            <text:p text:style-name="common-al">GU-Z2026-0060359</text:p>
            <text:p text:style-name="common-al">Toelichting: het maken van vloerspar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359</meta:user-defined>
    <meta:user-defined meta:name="DCTERMS.abstract">Toelichting: het maken van vloersparingen</meta:user-defined>
    <dc:language>nl</dc:language>
    <meta:user-defined meta:name="OVERHEIDop.locatietype/OVERHEIDop.gebiedsmarkering">Vlak</meta:user-defined>
    <meta:user-defined meta:name="DC.title">Verleende Omgevingsvergunning, het maken van vloersparingen, Bolognalaan 2, 3584CJ Utrecht, GU-Z2026-0060359</meta:user-defined>
    <meta:user-defined meta:name="OVERHEIDop.datumEindeReactietermijn">2026-10-05</meta:user-defined>
    <meta:user-defined meta:name="OVERHEIDop.terinzageleggingBG">https://jeleefomgeving.nl/inzien/002220647/5c82d492-f3d4-4134-b304-e0ee242647cb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7</meta:user-defined>
    <meta:user-defined meta:name="OVERHEIDop.GmbID/DC.identifier">gmb-2026-400847</meta:user-defined>
    <meta:user-defined meta:name="OVERHEIDop.versieInformatie"/>
  </office:meta>
</office:document-meta>
</file>