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wijzigen van de draagconstructie (Sporthal de Dreef), Schooneggendreef 27, 3562GG Utrecht, GU-Z2026-00598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chooneggendreef 27, 3562GG Utrecht</text:p>
            <text:p text:style-name="common-al">GU-Z2026-0059844</text:p>
            <text:p text:style-name="common-al">Toelichting: het wijzigen van de draagconstructie (Sporthal de Dreef)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84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9844</meta:user-defined>
    <meta:user-defined meta:name="DCTERMS.abstract">Toelichting: het wijzigen van de draagconstructie (Sporthal de Dreef)</meta:user-defined>
    <dc:language>nl</dc:language>
    <meta:user-defined meta:name="OVERHEIDop.locatietype/OVERHEIDop.gebiedsmarkering">Vlak</meta:user-defined>
    <meta:user-defined meta:name="DC.title">Verleende Omgevingsvergunning, het wijzigen van de draagconstructie (Sporthal de Dreef), Schooneggendreef 27, 3562GG Utrecht, GU-Z2026-0059844</meta:user-defined>
    <meta:user-defined meta:name="OVERHEIDop.datumEindeReactietermijn">2026-10-05</meta:user-defined>
    <meta:user-defined meta:name="OVERHEIDop.terinzageleggingBG">https://jeleefomgeving.nl/inzien/002220647/d61d6fac-0ecd-44f9-b3ee-0fbc665628d9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41</meta:user-defined>
    <meta:user-defined meta:name="OVERHEIDop.GmbID/DC.identifier">gmb-2026-400841</meta:user-defined>
    <meta:user-defined meta:name="OVERHEIDop.versieInformatie"/>
  </office:meta>
</office:document-meta>
</file>